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1E000000875A23C0DE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1" style:family="text">
      <style:text-properties fo:font-size="15pt" style:font-size-asian="15pt" style:font-size-complex="15pt"/>
    </style:style>
    <style:style style:name="T2" style:family="text">
      <style:text-properties fo:font-size="15pt" fo:font-weight="bold" style:font-size-asian="15pt" style:font-weight-asian="bold" style:font-size-complex="15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graphics1" text:anchor-type="paragraph" svg:x="5.14cm" svg:y="0.699cm" svg:width="6.156cm" svg:height="2.425cm" draw:z-index="0"><draw:image xlink:href="Pictures/100000000000021E000000875A23C0DE.jpg" xlink:type="simple" xlink:show="embed" xlink:actuate="onLoad"/></draw:frame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text:tab/></text:p>
      <text:p text:style-name="Standard"/>
      <text:p text:style-name="Standard"><text:s text:c="6"/>Imię i nazwisko konsumenta <text:s text:c="65"/>Miejscowość, data <text:line-break/> <text:s text:c="5"/>Adres zamieszkania </text:p>
      <text:p text:style-name="Standard"/>
      <text:p text:style-name="Standard"/>
      <text:p text:style-name="Standard"/>
      <text:p text:style-name="Standard"><text:tab/><text:tab/><text:tab/><text:tab/><text:tab/><text:tab/><text:tab/><text:tab/><text:tab/>Adresat: <text:line-break/><text:tab/><text:tab/><text:tab/><text:tab/><text:tab/><text:tab/><text:tab/><text:tab/><text:tab/>Katarzyna Musiał<text:tab/><text:tab/><text:tab/><text:tab/><text:tab/><text:tab/><text:tab/><text:tab/><text:tab/><text:tab/><text:tab/>Piłsudskiego 33/35/20<text:line-break/><text:tab/><text:tab/><text:tab/><text:tab/><text:tab/><text:tab/><text:tab/><text:tab/><text:tab/>97-200 Tomaszów Maz.</text:p>
      <text:p text:style-name="Standard"/>
      <text:p text:style-name="Standard"/>
      <text:p text:style-name="Standard"/>
      <text:p text:style-name="Standard"><text:s text:c="56"/><text:span text:style-name="T2"><text:s text:c="3"/>Oświadczenie </text:span><text:line-break/> <text:s text:c="37"/>o odstąpieniu od umowy zawartej na odległość</text:p>
      <text:p text:style-name="Standard"/>
      <text:p text:style-name="Standard"><text:s text:c="4"/>Owiadczam, że odstępuje od umowy zawartej na odległość <text:line-break/>nr (podać nr <text:s/>zamówienia) .............................................................................………….. <text:line-break/>zawartej dnia......................................................<text:line-break/>w.................................................................................. <text:line-break/>Prosze o zwrot kwoty.................................zł (słownie: .................................................................................................................................) przelewem na konto nr ............................................................................................................ Zwracam całą zawartość przesyłki w stanie niezmienionym. 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 text:c="88"/>podpis Konsumenta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4-01T16:15:39.53</meta:creation-date>
    <meta:document-statistic meta:table-count="0" meta:image-count="1" meta:object-count="0" meta:page-count="1" meta:paragraph-count="6" meta:word-count="60" meta:character-count="1252"/>
    <dc:date>2024-04-01T16:24:39.27</dc:date>
    <meta:editing-duration>PT9M</meta:editing-duration>
    <meta:editing-cycles>1</meta:editing-cycles>
    <meta:generator>OpenOffice/4.1.7$Win32 OpenOffice.org_project/417m1$Build-9800</meta:generator>
  </office:meta>
</office:document-meta>
</file>